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43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09.09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20107:4045</text:p>
          </table:table-cell>
          <table:table-cell office:value-type="string" table:number-columns-spanned="3" table:number-rows-spanned="1" table:style-name="ce15">
            <text:p>336068.3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40204:1136</text:p>
          </table:table-cell>
          <table:table-cell office:value-type="string" table:number-columns-spanned="3" table:number-rows-spanned="1" table:style-name="ce15">
            <text:p>102538317.3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80606:237</text:p>
          </table:table-cell>
          <table:table-cell office:value-type="string" table:number-columns-spanned="3" table:number-rows-spanned="1" table:style-name="ce15">
            <text:p>1932112.1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100301:588</text:p>
          </table:table-cell>
          <table:table-cell office:value-type="string" table:number-columns-spanned="3" table:number-rows-spanned="1" table:style-name="ce15">
            <text:p>4341742.4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120201:7289</text:p>
          </table:table-cell>
          <table:table-cell office:value-type="string" table:number-columns-spanned="3" table:number-rows-spanned="1" table:style-name="ce15">
            <text:p>6744026.4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2:010722:4426</text:p>
          </table:table-cell>
          <table:table-cell office:value-type="string" table:number-columns-spanned="3" table:number-rows-spanned="1" table:style-name="ce15">
            <text:p>2209386.2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2:010722:4427</text:p>
          </table:table-cell>
          <table:table-cell office:value-type="string" table:number-columns-spanned="3" table:number-rows-spanned="1" table:style-name="ce15">
            <text:p>2659134.1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3:030201:6756</text:p>
          </table:table-cell>
          <table:table-cell office:value-type="string" table:number-columns-spanned="3" table:number-rows-spanned="1" table:style-name="ce15">
            <text:p>855046.8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3:040402:1121</text:p>
          </table:table-cell>
          <table:table-cell office:value-type="string" table:number-columns-spanned="3" table:number-rows-spanned="1" table:style-name="ce15">
            <text:p>903081.1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3:060104:4249</text:p>
          </table:table-cell>
          <table:table-cell office:value-type="string" table:number-columns-spanned="3" table:number-rows-spanned="1" table:style-name="ce15">
            <text:p>693100.8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3:080103:4134</text:p>
          </table:table-cell>
          <table:table-cell office:value-type="string" table:number-columns-spanned="3" table:number-rows-spanned="1" table:style-name="ce15">
            <text:p>1431863.4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4:010303:5921</text:p>
          </table:table-cell>
          <table:table-cell office:value-type="string" table:number-columns-spanned="3" table:number-rows-spanned="1" table:style-name="ce15">
            <text:p>2022816.54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4:010303:5922</text:p>
          </table:table-cell>
          <table:table-cell office:value-type="string" table:number-columns-spanned="3" table:number-rows-spanned="1" table:style-name="ce15">
            <text:p>290199.1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5:030101:776</text:p>
          </table:table-cell>
          <table:table-cell office:value-type="string" table:number-columns-spanned="3" table:number-rows-spanned="1" table:style-name="ce15">
            <text:p>1660665.5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5:030301:165</text:p>
          </table:table-cell>
          <table:table-cell office:value-type="string" table:number-columns-spanned="3" table:number-rows-spanned="1" table:style-name="ce15">
            <text:p>646627.4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5:030301:166</text:p>
          </table:table-cell>
          <table:table-cell office:value-type="string" table:number-columns-spanned="3" table:number-rows-spanned="1" table:style-name="ce15">
            <text:p>310782.19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5:030301:167</text:p>
          </table:table-cell>
          <table:table-cell office:value-type="string" table:number-columns-spanned="3" table:number-rows-spanned="1" table:style-name="ce15">
            <text:p>291358.3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9:010109:1261</text:p>
          </table:table-cell>
          <table:table-cell office:value-type="string" table:number-columns-spanned="3" table:number-rows-spanned="1" table:style-name="ce15">
            <text:p>1185039.0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9:010201:1683</text:p>
          </table:table-cell>
          <table:table-cell office:value-type="string" table:number-columns-spanned="3" table:number-rows-spanned="1" table:style-name="ce15">
            <text:p>793354.6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10:010601:1099</text:p>
          </table:table-cell>
          <table:table-cell office:value-type="string" table:number-columns-spanned="3" table:number-rows-spanned="1" table:style-name="ce15">
            <text:p>6330036.9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10:010601:1100</text:p>
          </table:table-cell>
          <table:table-cell office:value-type="string" table:number-columns-spanned="3" table:number-rows-spanned="1" table:style-name="ce15">
            <text:p>5488777.4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10:050201:5712</text:p>
          </table:table-cell>
          <table:table-cell office:value-type="string" table:number-columns-spanned="3" table:number-rows-spanned="1" table:style-name="ce15">
            <text:p>4613208.40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10:120201:212</text:p>
          </table:table-cell>
          <table:table-cell office:value-type="string" table:number-columns-spanned="3" table:number-rows-spanned="1" table:style-name="ce15">
            <text:p>412174.25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11:010421:119</text:p>
          </table:table-cell>
          <table:table-cell office:value-type="string" table:number-columns-spanned="3" table:number-rows-spanned="1" table:style-name="ce15">
            <text:p>796816.9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11:010421:120</text:p>
          </table:table-cell>
          <table:table-cell office:value-type="string" table:number-columns-spanned="3" table:number-rows-spanned="1" table:style-name="ce15">
            <text:p>573232.48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1:010421:131</text:p>
          </table:table-cell>
          <table:table-cell office:value-type="string" table:number-columns-spanned="3" table:number-rows-spanned="1" table:style-name="ce15">
            <text:p>857470.16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1:010421:132</text:p>
          </table:table-cell>
          <table:table-cell office:value-type="string" table:number-columns-spanned="3" table:number-rows-spanned="1" table:style-name="ce15">
            <text:p>621992.92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1:010421:91</text:p>
          </table:table-cell>
          <table:table-cell office:value-type="string" table:number-columns-spanned="3" table:number-rows-spanned="1" table:style-name="ce15">
            <text:p>1370049.41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1:010421:97</text:p>
          </table:table-cell>
          <table:table-cell office:value-type="string" table:number-columns-spanned="3" table:number-rows-spanned="1" table:style-name="ce15">
            <text:p>1657854.9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11:020503:627</text:p>
          </table:table-cell>
          <table:table-cell office:value-type="string" table:number-columns-spanned="3" table:number-rows-spanned="1" table:style-name="ce15">
            <text:p>240362.83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11:020503:628</text:p>
          </table:table-cell>
          <table:table-cell office:value-type="string" table:number-columns-spanned="3" table:number-rows-spanned="1" table:style-name="ce15">
            <text:p>239234.37</text:p>
          </table:table-cell>
          <table:covered-table-cell table:number-columns-repeated="2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20103:122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20103:206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20103:206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40204:121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040204:126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040204:129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040204:193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1:040204:208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1:040204:208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1:040204:208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1:040204:208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1:040204:208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1:040204:208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1:040204:209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1:040204:238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1:080105:16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1:080105:27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1:080105:55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1:090802:14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2:010521:294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3:030102:100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3:030102:220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3:030102:288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3:030201:532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3:030201:533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3:030201:533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3:030201:579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3:030201:579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3:030201:675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3:030201:675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3:040404:100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4:050101:102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4:050101:104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4:050101:104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4:050101:104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4:050101:104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4:050101:106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4:050101:107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4:050101:107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4:050101:107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4:050101:107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4:050101:107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4:050101:107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4:050101:107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4:050101:107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4:050101:107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4:050101:108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4:050101:108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4:050101:108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4:050101:108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4:050101:109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4:050101:110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4:050101:111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4:050101:111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4:050101:111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4:050101:112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4:050101:112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4:050101:112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4:050101:112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4:050101:112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4:050101:112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4:050101:112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4:050101:112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4:050101:113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4:050101:113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4:050101:113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4:050101:113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4:050101:113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4:050101:113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4:050101:113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4:050101:113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4:050101:114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4:050101:114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4:050101:114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4:050101:115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4:050101:115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4:050101:116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4:050101:116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4:050101:116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4:050101:116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4:050101:117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4:050101:118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4:050101:119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4:050101:132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4:050101:132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4:050101:132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4:050101:138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04:050101:138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04:050101:138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04:050101:139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04:050101:139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04:050101:144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04:050101:144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04:050101:144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04:050101:144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04:050101:144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04:050101:145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04:050101:145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04:050101:146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04:050101:146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04:050101:146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04:050101:147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04:050101:147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04:050101:147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04:050101:147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04:050101:148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04:050101:148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04:050101:148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number-columns-spanned="4" table:number-rows-spanned="1" table:style-name="ce15">
            <text:p>19:04:050101:149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number-columns-spanned="4" table:number-rows-spanned="1" table:style-name="ce15">
            <text:p>19:04:050101:150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number-columns-spanned="4" table:number-rows-spanned="1" table:style-name="ce15">
            <text:p>19:04:050101:150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number-columns-spanned="4" table:number-rows-spanned="1" table:style-name="ce15">
            <text:p>19:04:050101:150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number-columns-spanned="4" table:number-rows-spanned="1" table:style-name="ce15">
            <text:p>19:04:050101:1514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number-columns-spanned="4" table:number-rows-spanned="1" table:style-name="ce15">
            <text:p>19:04:050101:152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number-columns-spanned="4" table:number-rows-spanned="1" table:style-name="ce15">
            <text:p>19:04:050101:153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number-columns-spanned="4" table:number-rows-spanned="1" table:style-name="ce15">
            <text:p>19:04:050101:153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number-columns-spanned="4" table:number-rows-spanned="1" table:style-name="ce15">
            <text:p>19:04:050101:154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number-columns-spanned="4" table:number-rows-spanned="1" table:style-name="ce15">
            <text:p>19:04:050101:154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number-columns-spanned="4" table:number-rows-spanned="1" table:style-name="ce15">
            <text:p>19:04:050101:158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number-columns-spanned="4" table:number-rows-spanned="1" table:style-name="ce15">
            <text:p>19:04:050101:181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number-columns-spanned="4" table:number-rows-spanned="1" table:style-name="ce15">
            <text:p>19:04:050101:181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number-columns-spanned="4" table:number-rows-spanned="1" table:style-name="ce15">
            <text:p>19:04:050101:181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number-columns-spanned="4" table:number-rows-spanned="1" table:style-name="ce15">
            <text:p>19:04:050101:188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number-columns-spanned="4" table:number-rows-spanned="1" table:style-name="ce15">
            <text:p>19:04:050101:902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number-columns-spanned="4" table:number-rows-spanned="1" table:style-name="ce15">
            <text:p>19:04:050101:90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number-columns-spanned="4" table:number-rows-spanned="1" table:style-name="ce15">
            <text:p>19:04:050101:92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number-columns-spanned="4" table:number-rows-spanned="1" table:style-name="ce15">
            <text:p>19:04:050101:92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number-columns-spanned="4" table:number-rows-spanned="1" table:style-name="ce15">
            <text:p>19:09:000000:408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number-columns-spanned="4" table:number-rows-spanned="1" table:style-name="ce15">
            <text:p>19:09:000000:40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number-columns-spanned="4" table:number-rows-spanned="1" table:style-name="ce15">
            <text:p>19:09:000000:41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number-columns-spanned="4" table:number-rows-spanned="1" table:style-name="ce15">
            <text:p>19:09:010108:121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number-columns-spanned="4" table:number-rows-spanned="1" table:style-name="ce15">
            <text:p>19:09:010108:39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number-columns-spanned="4" table:number-rows-spanned="1" table:style-name="ce15">
            <text:p>19:09:010108:689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number-columns-spanned="4" table:number-rows-spanned="1" table:style-name="ce15">
            <text:p>19:09:010112:623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number-columns-spanned="4" table:number-rows-spanned="1" table:style-name="ce15">
            <text:p>19:09:010201:2045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number-columns-spanned="4" table:number-rows-spanned="1" table:style-name="ce15">
            <text:p>19:10:010728:187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number-columns-spanned="4" table:number-rows-spanned="1" table:style-name="ce15">
            <text:p>19:10:060101:316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number-columns-spanned="4" table:number-rows-spanned="1" table:style-name="ce15">
            <text:p>19:10:060101:370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number-columns-spanned="4" table:number-rows-spanned="1" table:style-name="ce15">
            <text:p>19:10:060101:371</text:p>
          </table:table-cell>
          <table:covered-table-cell table:number-columns-repeated="3"/>
          <table:table-cell office:value-type="string" table:number-columns-spanned="3" table:number-rows-spanned="1" table:style-name="ce15">
            <text:p>31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28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f4bbde9424e4cba3ce4e4cc2adb3bb0b6df068d3de9771d76faa9cf94c5abcd1c12ca687bcf677c46573c3e813657dc4c956e2307db057bb9e9c4b4f05baf905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390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9-09T10:28:04Z</meta:creation-date>
    <dc:date>2026-09-09T10:28:04Z</dc:date>
  </office:meta>
</office:document-meta>
</file>